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-о-региональной-программе"/>Все о региональной программе<text:bookmark-end text:name="все-о-региональной-программе"/></text:h>
      <text:p text:style-name="First_20_paragraph">16.07.2015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sokol.mos.ru/overhaul/detail/2011931.html" office:name=""><text:span text:style-name="Definition">http://sokol.mos.ru/overhaul/detail/2011931.html</text:span></text:a></text:p>
      <text:p text:style-name="Text_20_body"><text:a xlink:type="simple" xlink:href="http://sokol.mos.ru" office:name=""><text:span text:style-name="Definition">Управа района Сокол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7T06:28:36Z</meta:creation-date>
    <dc:date>2023-09-27T06:28:36Z</dc:date>
  </office:meta>
</office:document-meta>
</file>