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T2" style:family="text">
      <style:text-properties fo:font-weight="bold" style:font-weight-asian="bold" style:font-weight-complex="bold" style:text-underline-color="font-color" style:text-underline-style="solid" style:text-underline-width="auto"/>
    </style:style>
    <style:style style:name="T3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Quotations">
      <style:paragraph-properties fo:margin-left="0.5in" fo:margin-right="0in" fo:text-indent="0in" style:auto-text-indent="false"/>
    </style:style>
    <style:style style:name="P2" style:family="paragraph" style:parent-style-name="Quotations">
      <style:paragraph-properties fo:margin-left="0.5in" fo:margin-right="0in" fo:text-indent="0in" style:auto-text-indent="false"/>
    </style:style>
    <style:style style:name="P3" style:family="paragraph" style:parent-style-name="Quotations">
      <style:paragraph-properties fo:margin-left="0.5in" fo:margin-right="0in" fo:text-indent="0in" style:auto-text-indent="false"/>
    </style:style>
    <style:style style:name="P4" style:family="paragraph" style:parent-style-name="Quotations">
      <style:paragraph-properties fo:margin-left="0.5in" fo:margin-right="0in" fo:text-indent="0in" style:auto-text-indent="false"/>
    </style:style>
    <style:style style:name="P5" style:family="paragraph" style:parent-style-name="Quotations">
      <style:paragraph-properties fo:margin-left="0.5in" fo:margin-right="0in" fo:text-indent="0in" style:auto-text-indent="false"/>
    </style:style>
    <style:style style:name="P6" style:family="paragraph" style:parent-style-name="Quotations">
      <style:paragraph-properties fo:margin-left="0.5in" fo:margin-right="0in" fo:text-indent="0in" style:auto-text-indent="false"/>
    </style:style>
  </office:automatic-styles>
  <office:body>
    <office:text>
      <text:h text:style-name="Heading_20_3" text:outline-level="3"><text:bookmark-start text:name="график-работ-в-2015-году"/>График работ в 2015 году<text:bookmark-end text:name="график-работ-в-2015-году"/></text:h>
      <text:p text:style-name="First_20_paragraph">20.10.2015</text:p>
      <text:h text:style-name="Heading_20_1" text:outline-level="1"><text:bookmark-start text:name="section"/><text:line-break/><text:bookmark-end text:name="section"/></text:h>
      <text:h text:style-name="Heading_20_1" text:outline-level="1"><text:bookmark-start text:name="section-1"/><text:line-break/><text:bookmark-end text:name="section-1"/></text:h>
      <text:h text:style-name="Heading_20_1" text:outline-level="1"><text:bookmark-start text:name="информация-по-программе-капитального-ремонта-многоквартирных-домов-в-сао-в-2015-году"/><text:span text:style-name="T1">Информация* по программе капитального ремонта многоквартирных домов в САО в 2015 году:</text:span><text:bookmark-end text:name="информация-по-программе-капитального-ремонта-многоквартирных-домов-в-сао-в-2015-году"/></text:h>
      <text:h text:style-name="Heading_20_1" text:outline-level="1"><text:bookmark-start text:name="северный-административный-округ"/><text:a xlink:type="simple" xlink:href="http://fond.mos.ru/short-term-plan/capital-repairs-of-an-apartment-building-in-2015-/%D0%A1%D0%90%D0%9E.docx" office:name=""><text:span text:style-name="Definition"><text:span text:style-name="T2">Северный административный округ</text:span></text:span></text:a><text:bookmark-end text:name="северный-административный-округ"/></text:h>
      <text:p text:style-name="First_20_paragraph"/>
      <text:p text:style-name="Text_20_body"><text:span text:style-name="T3"> Специалисты </text:span><text:a xlink:type="simple" xlink:href="http://fond.mos.ru/short-term-plan/capital-repairs-of-an-apartment-building-in-2015-/" office:name=""><text:span text:style-name="Definition"><text:span text:style-name="T2">Фонда капитального ремонта</text:span></text:span></text:a><text:span text:style-name="T3"> многоквартирных домов города Москвы подготовили информацию по каждому административному округу в форме ответов на следующие вопросы:</text:span></text:p>
      <text:p text:style-name="Text_20_body"/>
      <text:p text:style-name="Text_20_body"/>
      <text:p text:style-name="Text_20_body"/>
      <text:p text:style-name="P1">1. В каких домах округа начнется капремонт в 2015 году. По каким адресам? Какие работы планируется провести, и за какие сроки?</text:p>
      <text:p text:style-name="First_20_paragraph"/>
      <text:p text:style-name="Text_20_body"/>
      <text:p text:style-name="P2">2. Все ли начатые в 2015 году работы планируется заверить в этом году? Или ремонт их продолжится в следующем?</text:p>
      <text:p text:style-name="First_20_paragraph"><text:line-break/></text:p>
      <text:p text:style-name="P3">3. Будут ли работы по капитальному ремонту домов проводиться зимой? Если да, то какие именно и в каких домах?</text:p>
      <text:p text:style-name="First_20_paragraph"><text:line-break/></text:p>
      <text:p text:style-name="P4">4. По каким адресам по ВАО в этом году пройдет замена лифтов? И когда эти работы будут завершены? На каком этапе находится отбор подрядчиков по капремонту в ВАО?</text:p>
      <text:p text:style-name="First_20_paragraph"><text:line-break/></text:p>
      <text:p text:style-name="P5">5. К каким неудобствам должны быть готовы жители в связи с проведением ремонтных работ в их доме? По какому графику будут проводиться эти работы (дни недели, время работ)? В каких случаях жители обязаны впускать в свои квартиры рабочих, проводящих ремонт в их доме? И обязаны ли...?</text:p>
      <text:p text:style-name="First_20_paragraph"><text:line-break/></text:p>
      <text:p text:style-name="First_20_paragraph"><text:line-break/></text:p>
      <text:p text:style-name="Text_20_body"><text:line-break/></text:p>
      <text:p text:style-name="Text_20_body">Адрес страницы: <text:a xlink:type="simple" xlink:href="http://sokol.mos.ru/overhaul/detail/2238696.html" office:name=""><text:span text:style-name="Definition">http://sokol.mos.ru/overhaul/detail/2238696.html</text:span></text:a></text:p>
      <text:p text:style-name="Text_20_body"><text:a xlink:type="simple" xlink:href="http://sokol.mos.ru" office:name=""><text:span text:style-name="Definition">Управа района Сокол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7T06:28:36Z</meta:creation-date>
    <dc:date>2023-09-27T06:28:36Z</dc:date>
  </office:meta>
</office:document-meta>
</file>