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волоколамском-шоссе-промыли-асфальт"/>На Волоколамском шоссе промыли асфальт<text:bookmark-end text:name="на-волоколамском-шоссе-промыли-асфальт"/></text:h>
      <text:p text:style-name="First_20_paragraph">21.08.2023</text:p>
      <text:p text:style-name="Text_20_body"><text:span text:style-name="T1">Асфальтовое покрытие промыли во дворах по Волоколамскому шоссе. Об этом сообщили в "Жилищнике района Сокол".</text:span></text:p>
      <text:p text:style-name="Text_20_body"><text:line-break/></text:p>
      <text:p text:style-name="Text_20_body">Сотрудники "Жилищника района Сокол" провели работы по промывке асфальтобетонного покрытия на дворовых территориях.</text:p>
      <text:p text:style-name="Text_20_body"><text:line-break/></text:p>
      <text:p text:style-name="Text_20_body">Работы провели по адресам: Волоколамское шоссе д. 14, Волоколамское шоссе д. 16.</text:p>
      <text:p text:style-name="Text_20_body"><text:line-break/></text:p>
      <text:p text:style-name="Text_20_body">Напомним, что оставить своё обращение в "Жилищник" можно по телефону или на сайте: +7 (499) 195-99-53.</text:p>
      <text:p text:style-name="Text_20_body"><text:line-break/></text:p>
      <text:p text:style-name="Text_20_body">Адрес страницы: <text:a xlink:type="simple" xlink:href="http://sokol.mos.ru/presscenter/news/detail/11782958.html" office:name=""><text:span text:style-name="Definition">http://sokol.mos.ru/presscenter/news/detail/11782958.html</text:span></text:a></text:p>
      <text:p text:style-name="Text_20_body"><text:a xlink:type="simple" xlink:href="http://sokol.mos.ru" office:name=""><text:span text:style-name="Definition">Управа района Сокол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1T08:33:29Z</meta:creation-date>
    <dc:date>2023-08-21T08:33:29Z</dc:date>
  </office:meta>
</office:document-meta>
</file>