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ниверситет-на-волоколамском-шоссе-открыл-набор-на-онлайн-лекции"/>Университет на Волоколамском шоссе открыл набор на онлайн лекции<text:bookmark-end text:name="университет-на-волоколамском-шоссе-открыл-набор-на-онлайн-лекции"/></text:h>
      <text:p text:style-name="First_20_paragraph">21.09.2023</text:p>
      <text:p text:style-name="Text_20_body"><text:span text:style-name="T1">РГХПУ имени Строганова открыл набор на курс лекций, посвященный памятникам мирового искусства, сообщили в Телеграм-канале ТСЦО «Беговой».</text:span></text:p>
      <text:p text:style-name="Text_20_body">Для слушателей подготовили обширную программу изучения художественных и культурных традиций через знаменитые памятники, а именно дворцовые комплексы мира, фонтаны, храмы и многое другое.</text:p>
      <text:p text:style-name="Text_20_body">Участники лекций смогут узнать больше об истории других, особенностей различных народов и культурно развиваться в направлении архитектуры.</text:p>
      <text:p text:style-name="Text_20_body">Занятия будут проходить по вторникам с 10:00 с помощью онлайн-платформы Zoom.</text:p>
      <text:p text:style-name="Text_20_body">Записаться на занятия и уточнить информацию можно в группе мессенджера WhatsApp.</text:p>
      <text:p text:style-name="Text_20_body"><text:line-break/></text:p>
      <text:p text:style-name="Text_20_body">Адрес страницы: <text:a xlink:type="simple" xlink:href="http://sokol.mos.ru/presscenter/news/detail/11844415.html" office:name=""><text:span text:style-name="Definition">http://sokol.mos.ru/presscenter/news/detail/11844415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7:57:19Z</meta:creation-date>
    <dc:date>2023-09-21T07:57:19Z</dc:date>
  </office:meta>
</office:document-meta>
</file>