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ей-сокола-приглашают-на-выставку-живописи"/>Жителей Сокола приглашают на выставку живописи<text:bookmark-end text:name="жителей-сокола-приглашают-на-выставку-живописи"/></text:h>
      <text:p text:style-name="First_20_paragraph">12.10.2020</text:p>
      <text:p text:style-name="Text_20_body">Выставка Евгении Кашиной «Архитектура в живописи: Сербия, Зарайск, Переславль-Залесский» состоится в районе «Сокол». Об этом сообщает Творческий союз профессиональных художников.</text:p>
      <text:p text:style-name="Text_20_body">Выставка будет проходить с 3 по 27 ноября 2020 года в библиотеке № 24 им. Назыма Хикмета. Открытие выставки состоится 7 ноября, в субботу, в 15.00.</text:p>
      <text:p text:style-name="Text_20_body">«На открытии выставки вас ждет небольшой концерт с участием звезд восточного и классического индийского танца Элины Щепкиной, Виктории Дёмкиной и дуэта „Восточный квартал“ (Светлана Попилина и Ольга Хазанова), а также экскурсия по выставке в сопровождении автора картин Евгении Кашиной», — отмечают в союзе.</text:p>
      <text:p text:style-name="Text_20_body">Выставка пройдет по адресу: улица Новопесчаная, 23/7. Телефон: 8-916-533-45-57. Подробнее о выставке на сайте www.kashina.ru.</text:p>
      <text:p text:style-name="Text_20_body"><text:line-break/></text:p>
      <text:p text:style-name="Text_20_body">Адрес страницы: <text:a xlink:type="simple" xlink:href="http://sokol.mos.ru/presscenter/news/detail/9315661.html" office:name=""><text:span text:style-name="Definition">http://sokol.mos.ru/presscenter/news/detail/9315661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6T11:59:42Z</meta:creation-date>
    <dc:date>2025-07-26T11:59:42Z</dc:date>
  </office:meta>
</office:document-meta>
</file>