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ан-пластик-можно-сдать-в-экоцентр-на-ленинградском-проспекте-до-конца-года"/>САН-пластик можно сдать в экоцентр на Ленинградском проспекте до конца года<text:bookmark-end text:name="сан-пластик-можно-сдать-в-экоцентр-на-ленинградском-проспекте-до-конца-года"/></text:h>
      <text:p text:style-name="First_20_paragraph">16.12.2020</text:p>
      <text:p text:style-name="Text_20_body"><text:line-break/>В экоцентре «Сборка» сообщили о начале временного сбора пластика с маркировкой «SAN» в рамках эксперимента.</text:p>
      <text:p text:style-name="Text_20_body">«У нас открывается временный сбор тестовой партии пластика с маркировкой «SAN». Это разновидность полистирола, один из видов пищевого пластика. Чаще всего это бывают: кувшины от фильтров для воды; чаши для блендеров, комбайнов, миксеров; косметические емкости, полки для холодильников и многое другое, но обязательно наличие маркировки «SAN», — сообщили в экоцентре.</text:p>
      <text:p text:style-name="Text_20_body">Собранный пластик отправят на тестовый эксперимент на производство по переработке полистирола.</text:p>
      <text:p text:style-name="Text_20_body">Сбор пластика с вышеупомянутой маркировкой продлится до 31 декабря. Экоцентр находится на Ленинградском проспекте 80, к. 25.</text:p>
      <text:p text:style-name="Text_20_body"><text:line-break/></text:p>
      <text:p text:style-name="Text_20_body">Адрес страницы: <text:a xlink:type="simple" xlink:href="http://sokol.mos.ru/presscenter/news/detail/9534230.html" office:name=""><text:span text:style-name="Definition">http://sokol.mos.ru/presscenter/news/detail/9534230.html</text:span></text:a></text:p>
      <text:p text:style-name="Text_20_body"><text:a xlink:type="simple" xlink:href="http://sokol.mos.ru" office:name=""><text:span text:style-name="Definition">Управа района Сокол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15:35:32Z</meta:creation-date>
    <dc:date>2023-05-24T15:35:32Z</dc:date>
  </office:meta>
</office:document-meta>
</file>