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онтерская-неделя-по-сортировке-вторсырья-началась-в-экоцентре-сборка"/>Волонтерская неделя по сортировке вторсырья началась в экоцентре «Сборка»<text:bookmark-end text:name="волонтерская-неделя-по-сортировке-вторсырья-началась-в-экоцентре-сборка"/></text:h>
      <text:p text:style-name="First_20_paragraph">27.04.2021</text:p>
      <text:p text:style-name="Text_20_body"><text:line-break/>В экоцентре на Ленинградском проспекте, 80/25 началась волонтерская неделя: «Сборка» приглашает добровольцев на помощь по досортировке накопившегося вторсырья. Об этом сообщили в организации.</text:p>
      <text:p text:style-name="Text_20_body">«Мы ждем всех: от мала до велика, новичков и гуру в сортировке вторсырья. Для новичков мы проведем экскурсию по-нашему экоцентру; расскажем, что такое маркировка и почему все нужно сдавать раздельно. И, конечно же, покажем некоторые хитрости и лайфхаки, которые помогут легко стать гуру вторсырья», — говорится в сообщении.</text:p>
      <text:p text:style-name="Text_20_body">Волонтерская неделя продлится по 30 апреля включительно. В день будет по две смены: дневная и вечерняя. Обязательная регистрация по ссылке: <text:a xlink:type="simple" xlink:href="https://docs.google.com/forms/d/e/1FAIpQLSdwF1mD7-DsruaLDWE4unESHMEI_aG3bi91EgBzIuXuhTdN2A/viewform?vc=0&amp;c=0&amp;w=1&amp;flr=0." office:name=""><text:span text:style-name="Definition">https://docs.google.com/forms/d/e/1FAIpQLSdwF1mD7-DsruaLDWE4unESHMEI_aG3bi91EgBzIuXuhTdN2A/viewform?vc=0&amp;c=0&amp;w=1&amp;flr=0.</text:span></text:a></text:p>
      <text:p text:style-name="Text_20_body">«От нас вы получите именные благодарственные письма и, конечно же, чай с печеньем и тортиком. В конце недели мы объявим самого активного волонтера недели и наградим его», — говорится в сообщении.</text:p>
      <text:p text:style-name="Text_20_body"><text:line-break/></text:p>
      <text:p text:style-name="Text_20_body">Адрес страницы: <text:a xlink:type="simple" xlink:href="http://sokol.mos.ru/presscenter/news/detail/9907325.html" office:name=""><text:span text:style-name="Definition">http://sokol.mos.ru/presscenter/news/detail/9907325.html</text:span></text:a></text:p>
      <text:p text:style-name="Text_20_body"><text:a xlink:type="simple" xlink:href="http://sokol.mos.ru" office:name=""><text:span text:style-name="Definition">Управа района Сокол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1T18:30:58Z</meta:creation-date>
    <dc:date>2023-06-11T18:30:58Z</dc:date>
  </office:meta>
</office:document-meta>
</file>