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ключить-брак-теперь-можно-в-центре-госуслуг-в-чапаевском-переулке"/>Заключить брак теперь можно в центре госуслуг в Чапаевском переулке<text:bookmark-end text:name="заключить-брак-теперь-можно-в-центре-госуслуг-в-чапаевском-переулке"/></text:h>
      <text:p text:style-name="First_20_paragraph">01.06.2021</text:p>
      <text:p text:style-name="Text_20_body">Церемония регистрации или расторжения брака стала доступна жителям столицы в некоторых центрах госуслуг «Мои документы». На первом этапе запуска пилотного проекта услуги уже предоставляются в центре госуслуг района Сокол в Чапаевском переулке, 16. Об этом сообщили в пресс-службе МФЦ.</text:p>
      <text:p text:style-name="Text_20_body">«С 31 мая в некоторых московских центрах госуслуг доступны новые услуги ЗАГС: регистрация брака в неторжественной обстановке для граждан РФ старше 18 лет; расторжение брака между гражданами РФ по совместному заявлению и взаимному согласию; можно получить повторные свидетельства и справки о регистрации актов гражданского состояния; внесение исправлений и изменений в записи актов гражданского состояния, регистрация рождения и смерти», — говорится в сообщении.</text:p>
      <text:p text:style-name="Text_20_body">В дальнейшем эти услуги будут доступны жителям столицы во всех центрах госуслуг. Более подробно — на официальном сайте МФЦ: <text:a xlink:type="simple" xlink:href="https://md.mos.ru/." office:name=""><text:span text:style-name="Definition">https://md.mos.ru/.</text:span></text:a></text:p>
      <text:p text:style-name="Text_20_body"><text:line-break/></text:p>
      <text:p text:style-name="Text_20_body">Адрес страницы: <text:a xlink:type="simple" xlink:href="http://sokol.mos.ru/presscenter/news/detail/9995582.html" office:name=""><text:span text:style-name="Definition">http://sokol.mos.ru/presscenter/news/detail/9995582.html</text:span></text:a></text:p>
      <text:p text:style-name="Text_20_body"><text:a xlink:type="simple" xlink:href="http://sokol.mos.ru" office:name=""><text:span text:style-name="Definition">Управа района Сокол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0T15:06:54Z</meta:creation-date>
    <dc:date>2024-07-10T15:06:54Z</dc:date>
  </office:meta>
</office:document-meta>
</file>